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Weverstraat 59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1 AB) Weverstraat 59 in Den Burg: zaaknummer 3783723 Het renoveren van een gedeelte van het plat dak (ontvangen op 29 juni 2026): Omgevingsplanactiviteit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5780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0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0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83723</meta:user-defined>
    <dc:language>nl</dc:language>
    <meta:user-defined meta:name="OVERHEIDop.locatietype/OVERHEIDop.gebiedsmarkering">Adres</meta:user-defined>
    <meta:user-defined meta:name="DC.title">Omgevingsvergunning Aangevraagd - Weverstraat 59 in Den Bur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803</meta:user-defined>
    <meta:user-defined meta:name="OVERHEIDop.GmbID/DC.identifier">gmb-2026-357803</meta:user-defined>
    <meta:user-defined meta:name="OVERHEIDop.versieInformatie"/>
  </office:meta>
</office:document-meta>
</file>