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armoesstraat 6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CR) Warmoesstraat 6 in Den Burg: zaaknummer 3782790 Het vervangen van enkelglas aan de voorgevel van rijksmonument 35302 (ontvangen op 24 juni 2026): Rijksmonumentenactiviteit met betrekking tot een gebouwd of aangelegd monumen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5779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82790</meta:user-defined>
    <dc:language>nl</dc:language>
    <meta:user-defined meta:name="OVERHEIDop.locatietype/OVERHEIDop.gebiedsmarkering">Adres</meta:user-defined>
    <meta:user-defined meta:name="DC.title">Omgevingsvergunning Aangevraagd - Warmoesstraat 6 in Den 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96</meta:user-defined>
    <meta:user-defined meta:name="OVERHEIDop.GmbID/DC.identifier">gmb-2026-357796</meta:user-defined>
    <meta:user-defined meta:name="OVERHEIDop.versieInformatie"/>
  </office:meta>
</office:document-meta>
</file>