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Vreelandseweg 11a, 3632EP Loenen aan de Vecht - een 25 Jarige huwelijksfeest d.d. 2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een 25 Jarige huwelijksfeest d.d. 25-09-2026 op de locatie Vreelandseweg 11a, 3632EP Loenen aan de Vecht.</text:p>
            <text:p text:style-name="common-al">Datum besluit: 21 juli 2026</text:p>
            <text:p text:style-name="common-al">Zaaknummer: Z2026-00001652</text:p>
            <text:p text:style-name="common-al">U kunt bezwaar maken tot en met 1 september 2026</text:p>
            <text:p text:style-name="common-al">
            <text:span text:style-name="nadrukvet">Inzien</text:span>
          </text:p>
            <text:p text:style-name="common-al">U kunt de documenten met zaaknummer Z2026-00001652 tot 1 september 2026 inzien. Dit kan via de knop 'Bekijk documenten' aan de linkerkant van deze pagina, onder het kopje 'Extra informatie'. U kunt ook de link jeleefomgeving.nl/inzien/823214527/9f22a1a7-9786-4dc4-97e6-8078c3184e58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5777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652</meta:user-defined>
    <meta:user-defined meta:name="DCTERMS.abstract">Betreft: Beschikking op aanvraag op locatie Vreelandseweg 11a, 3632EP Loenen aan de Vecht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Vreelandseweg 11a, 3632EP Loenen aan de Vecht - een 25 Jarige huwelijksfeest d.d. 25-09-2026</meta:user-defined>
    <meta:user-defined meta:name="OVERHEIDop.datumEindeReactietermijn">2026-09-01</meta:user-defined>
    <meta:user-defined meta:name="OVERHEIDop.terinzageleggingBG">https://jeleefomgeving.nl/inzien/823214527/9f22a1a7-9786-4dc4-97e6-8078c3184e58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774</meta:user-defined>
    <meta:user-defined meta:name="OVERHEIDop.GmbID/DC.identifier">gmb-2026-357774</meta:user-defined>
    <meta:user-defined meta:name="OVERHEIDop.versieInformatie"/>
  </office:meta>
</office:document-meta>
</file>