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standplaatsvergunning voor een incidentele standplaats aan de Noord-Aa, locatiegebied tussen p1 en Aa-zicht aan de Aziëweg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22 juli 2026 een besluit verzonden op de aanvraag met zaaknummer 2026-100699 voor een incidentele standplaatsvergunning op het strand aan de Noord-Aa ten behoeve van de verkoop van ijs, frisdrank en aanverwante producten op locatie 22 - standplaatsnummer 2. De standplaats zal wekelijks worden ingenomen op vrijdag t/m zondag van 31 juli 2026 t/m 6 september 2026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5771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-100699</meta:user-defined>
    <meta:user-defined meta:name="DCTERMS.abstract">Incidentele standplaatsvergunning Noord-Aa verkoop ijs, frisdrank enz</meta:user-defined>
    <dc:language>nl</dc:language>
    <meta:user-defined meta:name="OVERHEIDop.locatietype/OVERHEIDop.gebiedsmarkering">Punt</meta:user-defined>
    <meta:user-defined meta:name="DC.title">Kennisgeving besluit standplaatsvergunning voor een incidentele standplaats aan de Noord-Aa, locatiegebied tussen p1 en Aa-zicht aan de Aziëweg te Zoetermeer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17</meta:user-defined>
    <meta:user-defined meta:name="OVERHEIDop.GmbID/DC.identifier">gmb-2026-357717</meta:user-defined>
    <meta:user-defined meta:name="OVERHEIDop.versieInformatie"/>
  </office:meta>
</office:document-meta>
</file>