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eter de Gorterstraat 9A- 9L, Verleend en treedt direct in werking Omgevingsvergunning, bouwen 10 schuurwo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Peter de Gorterstraat 9 A, 5248 NS Rosmalen, Peter de Gorterstraat 9 B, 5248 NS Rosmalen, Peter de Gorterstraat 9 C, 5248 NS Rosmalen, Peter de Gorterstraat 9 D, 5248 NS Rosmalen, Peter de Gorterstraat 9 E, 5248 NS Rosmalen, Peter de Gorterstraat 9 F, 5248 NS Rosmalen, Peter de Gorterstraat 9 G, 5248 NS Rosmalen, Peter de Gorterstraat 9 H, 5248 NS Rosmalen, Peter de Gorterstraat 9 K, 5248 NS Rosmalen, Peter de Gorterstraat 9 L, 5248 NS Rosmalen, Verzoeklocatie 2026062301892</text:p>
            <text:p text:style-name="common-al">
            <text:span text:style-name="nadrukvet">Omschrijving:</text:span> het realiseren van 10 schuurwoningen op landgoed Coudewater (technisch)</text:p>
            <text:p text:style-name="common-al">
            <text:span text:style-name="nadrukvet">Aangevraagde activiteiten:</text:span> bouwactiviteit (technisch)</text:p>
            <text:p text:style-name="common-al">
            <text:span text:style-name="nadrukvet">Kenmerknummer: </text:span>079619539309</text:p>
            <text:p text:style-name="common-al">
            <text:span text:style-name="nadrukvet">Datum besluit: </text:span>22-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5768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8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8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539309</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Peter de Gorterstraat 9A- 9L, Verleend en treedt direct in werking Omgevingsvergunning, bouwen 10 schuurwoningen</meta:user-defined>
    <meta:user-defined meta:name="DCTERMS.W3CDTF/DCTERMS.available">2026-07-31</meta:user-defined>
    <meta:user-defined meta:name="DCTERMS.W3CDTF/OVERHEIDop.jaargang">2026</meta:user-defined>
    <meta:user-defined meta:name="OVERHEIDop.publicationIssue">357685</meta:user-defined>
    <meta:user-defined meta:name="OVERHEIDop.GmbID/DC.identifier">gmb-2026-357685</meta:user-defined>
    <meta:user-defined meta:name="OVERHEIDop.versieInformatie"/>
  </office:meta>
</office:document-meta>
</file>