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cht Boomssloot 95-H 1011C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diepen van het souterrain en het maken van twee zelfstandige woningen op de bovenste verdieping</text:p>
            <text:p text:style-name="common-al">Zaakadres: Recht Boomssloot 95-H 1011CZ Amsterdam</text:p>
            <text:p text:style-name="common-al">Datum ontvangst: 03-07-2026</text:p>
            <text:p text:style-name="common-al">Zaaknummer: Z2026-029638</text:p>
            <text:p text:style-name="common-al">DSO-nummer: 202607030171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67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7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7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638</meta:user-defined>
    <meta:user-defined meta:name="DCTERMS.abstract">uitdiepen van het souterrain en het maken van twee zelfstandige woningen op de bovenst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echt Boomssloot 95-H 1011CZ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77</meta:user-defined>
    <meta:user-defined meta:name="OVERHEIDop.GmbID/DC.identifier">gmb-2026-357677</meta:user-defined>
    <meta:user-defined meta:name="OVERHEIDop.versieInformatie"/>
  </office:meta>
</office:document-meta>
</file>