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verhuur onroerende zaak als terras op plein winkelcentrum Molenhoe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Hoge Raad heeft op 26 november 2021 het ‘Didam-arrest’ gewezen. Dit arrest bevestigt dat gemeenten in Nederland bij voorgenomen handeling aangaande uitgifte van (gebruiksrechten op) onroerende zaken transparant moeten handelen, zodat iedere gegadigde kenbaar kan maken dat deze ook in aanmerking komt om mee te dingen. Deze verplichting vloeit voort uit het gelijkheidsbeginsel dat in deze context strekt tot het bieden van gelijke kansen. Het bieden van mededingingsruimte kan achterwege blijven als bij voorbaat vaststaat of redelijkerwijs mag worden aangenomen dat op grond van objectieve, toetsbare en redelijke criteria slechts één serieuze gegadigde in aanmerking komt voor de aankoop. In dat geval moet het voornemen tot de een-op-een verhuur/verkoop wel bekend worden gemaakt.</text:p>
            <text:p text:style-name="al">Het college van burgemeester en wethouders van Mook en Middelaar maakt hierbij bekend dat deze voornemens is gemeentegrond ten behoeve van de inrichting van een terras wil verhuren aan de volgende horecaondernemers:</text:p>
            <text:list text:style-name="id1-3-2-2-1-4">
              <text:list-item text:style-override="id1-3-2-2-1-4-1">
                <text:number>•</text:number>
                <text:p text:style-name="al">De Angelo B.V., gevestigd aan Prinsenweg 3a te Molenhoek.</text:p>
              </text:list-item>
              <text:list-item text:style-override="id1-3-2-2-1-4-2">
                <text:number>•</text:number>
                <text:p text:style-name="al">Donerci (V.O.F), gevestigd aan Prinsenweg 15 te Molenhoek.</text:p>
              </text:list-item>
            </text:list>
            <text:p text:style-name="al">De gemeente Mook en Middelaar is voornemens twee huurovereenkomsten aan te gaan met de hierboven genoemde partijen met betrekking tot de volgende onroerende zaak:</text:p>
            <text:list text:style-name="id1-3-2-2-1-6">
              <text:list-item text:style-override="id1-3-2-2-1-6-1">
                <text:number>•</text:number>
                <text:p text:style-name="al">Mook en Middelaar, sectie A, nummer: 7374 gedeeltelijk, totale oppervlakte terras 54 m² (t.g.v. De Angelo B.V.).</text:p>
              </text:list-item>
              <text:list-item text:style-override="id1-3-2-2-1-6-2">
                <text:number>•</text:number>
                <text:p text:style-name="al">Mook en Middelaar, sectie A, nummer: 7374 gedeeltelijk, totale oppervlakte terras 40 m² (t.g.v. V.O.F. Donerci).</text:p>
              </text:list-item>
            </text:list>
            <text:p text:style-name="al">Het college acht voornoemde partijen als enige en serieuze gegadigden, omdat deze alleen als aangrenzende horecaondernemers in aanmerking komen om de bedoelde grond als terras ten dienste van hun horecaonderneming te gebruiken. Het college verhuurt enkel gronden om te worden gebruikt als terras als de horecaonderneming grenzend is aan de te verhuren grond en de horecaondernemer beschikt over een APV-vergunning voor het mogen gebruiken van het terras. De te verhuren grond leent zich niet voor ander gebruik. Zonder APV-vergunning wordt de gemeentegrond niet verhuurd t.b.v. terras.</text:p>
            <text:p text:style-name="al">Iedere serieuze gegadigde (zie bovenstaande voorwaarden om aangemerkt te worden als serieuze gegadigde) die vindt dat hij/zij, met betrekking tot voornoemde onroerende zaak ook voor het aangaan van deze huurovereenkomst in aanmerking komt, dient uiterlijk binnen 20 kalenderdagen aan te vangen op de dag na de datum van de publicatie op <text:a xlink:href="http://www.officielebekendmakingen.nl/" xlink:type="simple">www.officielebekendmakingen.nl</text:a> een kort geding aanhangig te maken met betrekking tot die onroerende zaak bij de rechtbank Limburg, Team burgerlijk recht, Postbus 1988, 6201 BZ Maastricht. Deze termijn is een vervaltermijn. Indien u een kortgeding aanspant, verzoeken wij u dit aan ons binnen voornoemde termijn schriftelijk mede te delen, bij voorkeur door het per e-mail opsturen van de dagvaarding aan <text:a xlink:href="mailto:gemeente@mookenmiddelaar.nl" xlink:type="simple">gemeente@mookenmiddelaar.nl</text:a></text:p>
            <text:p text:style-name="al">Voor nadere informatie kunt u contact opnemen met ons via 0246969111 of <text:a xlink:href="mailto:gemeente@mookenmiddelaar.nl" xlink:type="simple">gemeente@mookenmiddelaar.nl</text: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5764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4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4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ook en Middelaar</meta:user-defined>
    <meta:user-defined meta:name="OVERHEID.Informatietype/DC.type">officiële publicatie</meta:user-defined>
    <meta:user-defined meta:name="OVERHEIDop.Rubriek/DC.type">overige overheidsinformatie</meta:user-defined>
    <meta:user-defined meta:name="OVERHEID.Gemeente/OVERHEID.authority">Mook en Middelaar</meta:user-defined>
    <meta:user-defined meta:name="OVERHEID.Gemeente/DCTERMS.publisher">Mook en Middelaar</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ing voornemen verhuur onroerende zaak als terras op plein winkelcentrum Molenhoek</meta:user-defined>
    <meta:user-defined meta:name="DCTERMS.W3CDTF/DCTERMS.available">2026-07-24</meta:user-defined>
    <meta:user-defined meta:name="DCTERMS.W3CDTF/OVERHEIDop.jaargang">2026</meta:user-defined>
    <meta:user-defined meta:name="OVERHEIDop.publicationIssue">357649</meta:user-defined>
    <meta:user-defined meta:name="OVERHEIDop.GmbID/DC.identifier">gmb-2026-357649</meta:user-defined>
    <meta:user-defined meta:name="OVERHEIDop.versieInformatie"/>
  </office:meta>
</office:document-meta>
</file>