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2154604iaa4dc5e0-505f-4053-862a-e557330b6dd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n voornemen tot vestiging van opstalrecht en erfdienstbaarheid voor de plaatsing van een elektriciteitsstation door Enexis Netbeheer B.V.</text:p>
      <text:section text:name="regeling_id1-3-2" text:style-name="regeling">
        <text:section text:name="aanhef_id1-3-2-1" text:style-name="aanhef">
          <text:section text:name="preambule_id1-3-2-1-1" text:style-name="preambule">
            <text:p text:style-name="al">De gemeente Waalre (hierna: de gemeente) is voornemens om een recht van opstal en erfdienstbaarheid te vestigen ten behoeve van Enexis Netbeheer B.V. voor een elektriciteitsstation met toebehoren.</text:p>
            <text:p text:style-name="al">
            <text:span text:style-name="nadrukvet">Locatie</text:span>
          </text:p>
            <text:p text:style-name="al">Het betreft een perceel gelegen aan de K.L.H. van der Puttlaan, kadastraal bekend als gemeente Aalst Noord-Brabant, sectie A, nummer 3719 en 3779. Het opstalrecht heeft betrekking op een gedeelte van deze percelen met een grootte van ca. 25 m2 ten behoeve van het realiseren, hebben, houden en onderhouden van een elektriciteitsstation met toebehoren.</text:p>
            <text:p text:style-name="al">
            <text:span text:style-name="nadrukvet">Motivatie</text:span>
          </text:p>
            <text:p text:style-name="al">De gemeente is van oordeel dat er op basis van objectieve, toetsbare en redelijke criteria slechts één serieuze gegadigde in aanmerking komt voor het vestigen van dit recht van opstal en erfdienstbaarheid. </text:p>
            <text:p text:style-name="al">De gemeente voert hiervoor de volgende argumenten aan:</text:p>
            <text:p text:style-name="al">1. Enexis is op grond van de Elektriciteitswet 1998 exclusief aangewezen als regionale netbeheerder voor dit gebied en alleen bevoegd en technisch in staat om een elektriciteitsstation te realiseren, aan de te sluiten en te beheren. Andere partijen mogen deze niet uitvoeren.</text:p>
            <text:p text:style-name="al">2. De realisatie van het station is noodzakelijk voor de uitvoering van een wettelijke publieke taak (energievoorziening). De gemeente moet deze taak faciliteren en kan niet kiezen voor een andere partij.</text:p>
            <text:p text:style-name="al">3. Betreffende locatie is binnen de zoekcirkel als meest geschikte locatie bepaald door beide partijen.</text:p>
            <text:p text:style-name="al">
            <draw:frame><draw:text-box><text:section text:name="plaatje_id1-3-2-1-1-10-1" text:style-name="plaatje">
              <text:p text:style-name="illustratie_id1-3-2-1-1-10-1-1"><draw:frame draw:style-name="illustratie_id1-3-2-1-1-10-1-1" text:anchor-type="paragraph" svg:width="100mm" svg:height="88mm"><draw:image xlink:href="Pictures/Schermafbeelding2026-07-22154604iaa4dc5e0-505f-4053-862a-e557330b6ddc.jpg" xlink:type="simple"/></draw:frame></text:p>
            </text:section></draw:text-box></draw:frame>
          </text:p>
            <text:p text:style-name="al">
            <text:span text:style-name="nadrukvet">Reactietermijn</text:span>
          </text:p>
            <text:p text:style-name="al">Indien u zich niet kunt verenigen met het voornemen tot het vestigen van de zakelijke rechten aan Enexis, dient u binnen 20 kalenderdagen na publicatie van deze bekendmaking een kort geding procedure aanhangig te maken bij de bevoegde voorzieningenrechter. U dient de gemeente hiervan onverwijld in kennis te stellen door betekening van de dagvaarding aan het adres van de gemeente. Tevens dient u een digitaal afschrift van de dagvaarding te sturen naar gemeente@waalre.nl onder vermelding van "Dagvaarding inzake voorgenomen recht van opstal en erfdienstbaarheid omgeving K.L.H. van der Puttlaan Waalre". Indien u geen kort geding start binnen deze termijn, vervalt uw recht om tegen dit voornemen op te komen. De termijn van 20 dagen betreft een vervaltermijn. Wij wijzen u erop dat u dient te motiveren waarom u eveneens als serieuze gegadigde moet worden aangemerkt. Vermeld u hierbij zaaknummer 1119850.</text:p>
            <text:p text:style-name="al">Met deze publicatie geeft de gemeente uitvoering aan de arresten van de Hoge Raad van 26 november 2021 en 15 november 2024.</text:p>
            <text:p text:style-name="al"/>
            <text:p text:style-name="al">Burgemeester en Wethouders van Gemeente Waalre,</text:p>
            <text:p text:style-name="al">Namens deze,</text:p>
            <text:p text:style-name="al">Teammanager Ruimtelijke Ontwikkeling</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1" style:parent-style-name="Standard">
      <style:paragraph-properties style:line-spacing="0mm" style:text-autospace="none" ofo:line-height="0.001cm"/>
    </style:style>
    <style:style style:family="graphic" style:name="illustratie_id1-3-2-1-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re</text:p>
            </table:table-cell>
            <table:table-cell office:value-type="string" table:style-name="header.C">
              <text:p text:style-name="headerright"><text:span text:style-name="nr">Nr. 35764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4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aalre</meta:user-defined>
    <meta:user-defined meta:name="OVERHEID.Informatietype/DC.type">officiële publicatie</meta:user-defined>
    <meta:user-defined meta:name="OVERHEIDop.Rubriek/DC.type">overige overheidsinformatie</meta:user-defined>
    <meta:user-defined meta:name="OVERHEID.Gemeente/OVERHEID.authority">Waalre</meta:user-defined>
    <meta:user-defined meta:name="OVERHEID.Gemeente/DCTERMS.publisher">Waalre</meta:user-defined>
    <meta:user-defined meta:name="OVERHEID.TaxonomieBeleidsagendaDecentraal/OVERHEID.category">Ruimte en infrastructuur | Organisatie en beleid</meta:user-defined>
    <meta:user-defined meta:name="OVERHEIDop.referentienummer">1119850</meta:user-defined>
    <meta:user-defined meta:name="DCTERMS.abstract">Publicatie</meta:user-defined>
    <dc:language>nl</dc:language>
    <meta:user-defined meta:name="OVERHEIDop.locatietype/OVERHEIDop.gebiedsmarkering">Gemeente</meta:user-defined>
    <meta:user-defined meta:name="DC.title">Bekendmaking van voornemen tot vestiging van opstalrecht en erfdienstbaarheid voor de plaatsing van een elektriciteitsstation door Enexis Netbeheer B.V.</meta:user-defined>
    <meta:user-defined meta:name="DCTERMS.W3CDTF/DCTERMS.available">2026-07-24</meta:user-defined>
    <meta:user-defined meta:name="DCTERMS.W3CDTF/OVERHEIDop.jaargang">2026</meta:user-defined>
    <meta:user-defined meta:name="OVERHEIDop.publicationIssue">357642</meta:user-defined>
    <meta:user-defined meta:name="OVERHEIDop.GmbID/DC.identifier">gmb-2026-357642</meta:user-defined>
    <meta:user-defined meta:name="OVERHEIDop.versieInformatie"/>
  </office:meta>
</office:document-meta>
</file>