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brandveilig gebruiken van het gebouw, Oude Doetinchemseweg 48, 7038EJ Zed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juli 2026 is een melding ontvangen waarvoor geen vergunningsplicht geldt voor de locatie Oude Doetinchemseweg 48, 7038EJ Zeddam. De melding is geregistreerd onder zaaknummer Z2026-00001122. De melding betreft:</text:p>
            <text:list text:style-name="id1-3-2-1-1-2">
              <text:list-item text:style-override="id1-3-2-1-1-2-1">
                <text:number>•</text:number>
                <text:p text:style-name="al">brandveilig gebruiken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Met dit bericht laat de gemeente Montferland u weten dat er een Melding brandveilig gebruik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gemeente@montferland.info of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57638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63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63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ntf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1122</meta:user-defined>
    <meta:user-defined meta:name="DCTERMS.abstract">Betreft: melding op locatie Oude Doetinchemseweg 48, 7038EJ Zeddam</meta:user-defined>
    <dc:language>nl</dc:language>
    <meta:user-defined meta:name="OVERHEIDop.locatietype/OVERHEIDop.gebiedsmarkering">Vlak</meta:user-defined>
    <meta:user-defined meta:name="DC.title">Melding het brandveilig gebruiken van het gebouw, Oude Doetinchemseweg 48, 7038EJ Zed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638</meta:user-defined>
    <meta:user-defined meta:name="OVERHEIDop.GmbID/DC.identifier">gmb-2026-357638</meta:user-defined>
    <meta:user-defined meta:name="OVERHEIDop.versieInformatie"/>
  </office:meta>
</office:document-meta>
</file>