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ontvangen aanvraag omgevingsvergunning, het inrichten van het natuurgebied de Lits (aanleggen van een kunststof wandelbrug),  ten zuiden van de Burgumer Mar en ten westen van de rivier De Lits, Eastermar</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ontvangen voor het inrichten van het natuurgebied de Lits (aanleggen van een kunststof wandelbrug),  ten zuiden van de Burgumer Mar en ten westen van de rivier De Lits, Eastermar</text:p>
            <text:p text:style-name="common-al">Zaaknummer: TZ2026-001812</text:p>
            <text:p text:style-name="common-al">Zaakadres:  ten zuiden van de Burgumer Mar en ten westen van de rivier De Lits, Eastermar</text:p>
            <text:p text:style-name="common-al">Omschrijving: het inrichten van het natuurgebied de Lits (aanleggen van een kunststof wandelbrug)</text:p>
            <text:p text:style-name="common-al">Datum ontvangst: 22-07-2026</text:p>
            <text:p text:style-name="last-al">Belanghebbenden kunnen hier kennis van nemen. Bezwaren kunnen pas op basis 
van een volgende publicatie worden ingediend. De aanvragen zijn digitaal beschikb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576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812</meta:user-defined>
    <meta:user-defined meta:name="DCTERMS.abstract">het inrichten van het natuurgebied de Lits (aanleggen van een kunststof wandelbrug)</meta:user-defined>
    <dc:language>nl</dc:language>
    <meta:user-defined meta:name="OVERHEIDop.locatietype/OVERHEIDop.gebiedsmarkering">Punt</meta:user-defined>
    <meta:user-defined meta:name="OVERHEIDop.locatietype/OVERHEIDop.gebiedsmarkering">Vlak</meta:user-defined>
    <meta:user-defined meta:name="DC.title">Gemeente Tytsjerksteradiel - ontvangen aanvraag omgevingsvergunning, het inrichten van het natuurgebied de Lits (aanleggen van een kunststof wandelbrug),  ten zuiden van de Burgumer Mar en ten westen van de rivier De Lits, Eastermar</meta:user-defined>
    <meta:user-defined meta:name="DCTERMS.W3CDTF/DCTERMS.available">2026-08-12</meta:user-defined>
    <meta:user-defined meta:name="DCTERMS.W3CDTF/OVERHEIDop.jaargang">2026</meta:user-defined>
    <meta:user-defined meta:name="OVERHEIDop.publicationIssue">357625</meta:user-defined>
    <meta:user-defined meta:name="OVERHEIDop.GmbID/DC.identifier">gmb-2026-357625</meta:user-defined>
    <meta:user-defined meta:name="OVERHEIDop.versieInformatie"/>
  </office:meta>
</office:document-meta>
</file>