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 - Kaarsenmakerstraat/Pinkstraat, Koog aan de Zaan - werkzaamheden aardgasl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werkzaamheden aan een aardgasleiding </text:p>
            <text:p text:style-name="common-al">Aanvrager: Gasunie Transport Services B.V.</text:p>
            <text:p text:style-name="common-al">Zaaknummer: OD2026-0044969</text:p>
            <text:p text:style-name="common-al">DSO nummer: 2026070901949</text:p>
            <text:p text:style-name="common-al">Ontvangstdatum melding: 09-07-2026</text:p>
            <text:p text:style-name="common-al">Namens: Gemeente Zaanstad</text:p>
            <text:p text:style-name="common-al">Wilt u de gepubliceerde documenten behorende bij deze bekendmaking in zien, klik dan <text:a xlink:href="https://edataloket.odnzkg.nl/?q=%7B%22search%22:%22OD2026-0044969%22,%22aggs%22:%7B%22odnzkg_zaak_nummer%22:%7B%22key%22:%22odnzkg_zaak_nummer%22,%22field%22:%22odnzkg.zaak.nummer.keyword%22,%22fields%22:[],%22type%22:%22keyword%22,%22data%22:[%22OD2026-0044969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762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4969</meta:user-defined>
    <meta:user-defined meta:name="DCTERMS.abstract">werkzaamheden aardgasleiding | Kaarsenmakersstraat/Pinkstraat Koog aan de Zaan</meta:user-defined>
    <dc:language>nl</dc:language>
    <meta:user-defined meta:name="OVERHEIDop.locatietype/OVERHEIDop.gebiedsmarkering">Vlak</meta:user-defined>
    <meta:user-defined meta:name="DC.title">Melding verrichten milieubelastende activiteit  - Kaarsenmakerstraat/Pinkstraat, Koog aan de Zaan - werkzaamheden aardgaslei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21</meta:user-defined>
    <meta:user-defined meta:name="OVERHEIDop.GmbID/DC.identifier">gmb-2026-357621</meta:user-defined>
    <meta:user-defined meta:name="OVERHEIDop.versieInformatie"/>
  </office:meta>
</office:document-meta>
</file>