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remweg 2b, 5961NE Horst, verleende Omgevingsvergunning (24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realiseren van een entresolvloer in bestaande winkelruimte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5 juli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760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225</meta:user-defined>
    <meta:user-defined meta:name="DCTERMS.abstract">Betreft: Beschikking op aanvraag op locatie Bremweg 2b, 5961NE Hor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remweg 2b, 5961NE Horst, verleende Omgevingsvergunning (24 juli 2026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06</meta:user-defined>
    <meta:user-defined meta:name="OVERHEIDop.GmbID/DC.identifier">gmb-2026-357606</meta:user-defined>
    <meta:user-defined meta:name="OVERHEIDop.versieInformatie"/>
  </office:meta>
</office:document-meta>
</file>