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huurvergunning als bedoeld in artikel 41 van de Huisvestingswet 2014 Burgemeester Stulemeijerlaan 58, 3118BJ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verhuurvergunning als bedoeld in artikel 41 van de Huisvestingswet 2014 verleend voor aanvraag opkoopbescherming op het adres Burgemeester Stulemeijerlaan 58, 3118BJ Schiedam. De vergunning omvat de volgende activiteit:</text:p>
            <text:list text:style-name="id1-3-2-1-1-2">
              <text:list-item text:style-override="id1-3-2-1-1-2-1">
                <text:number>•</text:number>
                <text:p text:style-name="al">Opkoopbescherming</text:p>
              </text:list-item>
            </text:list>
            <text:p text:style-name="common-al">De verhuurvergunning als bedoeld in artikel 41 van de Huisvestingswet 2014 is geregistreerd onder zaaknummer Z2026-00000940. Verzenddatum is 22 juli 2026.</text:p>
            <text:p text:style-name="common-al">
            <text:span text:style-name="nadrukvet">Inzage</text:span>
          </text:p>
            <text:p text:style-name="common-al">De verhuurvergunning als bedoeld in artikel 41 van de Huisvestingswet 2014 en de bijbehorende stukken liggen vanaf 23 juli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common-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common-al">
            <text:span text:style-name="nadrukcur">
              <text:span text:style-name="nadrukcur">
                <text:span text:style-name="nadrukcur">.</text:span>
              </text:span>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759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9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9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00940</meta:user-defined>
    <meta:user-defined meta:name="DCTERMS.abstract">Betreft:  besluit op het adres Burgemeester Stulemeijerlaan 58, 3118BJ Schiedam</meta:user-defined>
    <dc:language>nl</dc:language>
    <meta:user-defined meta:name="OVERHEIDop.locatietype/OVERHEIDop.gebiedsmarkering">Punt</meta:user-defined>
    <meta:user-defined meta:name="DC.title">verhuurvergunning als bedoeld in artikel 41 van de Huisvestingswet 2014 Burgemeester Stulemeijerlaan 58, 3118BJ Schiedam</meta:user-defined>
    <meta:user-defined meta:name="DCTERMS.W3CDTF/DCTERMS.available">2026-07-29</meta:user-defined>
    <meta:user-defined meta:name="DCTERMS.W3CDTF/OVERHEIDop.jaargang">2026</meta:user-defined>
    <meta:user-defined meta:name="OVERHEIDop.publicationIssue">357597</meta:user-defined>
    <meta:user-defined meta:name="OVERHEIDop.GmbID/DC.identifier">gmb-2026-357597</meta:user-defined>
    <meta:user-defined meta:name="OVERHEIDop.versieInformatie"/>
  </office:meta>
</office:document-meta>
</file>