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samenvoegen van de voormalige winkel op de begane grond en de bovenwoning tot één grotere woning, Ooievaarstraat 105 en 105A 1781VM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Ooievaarstraat 105 en 105A 1781VM Den Helder, samenvoegen van de voormalige winkel op de begane grond en de bovenwoning tot één grotere woning</text:p>
            <text:p text:style-name="common-al">Datum ontvangst: 22-07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5759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9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9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7-0101</meta:user-defined>
    <meta:user-defined meta:name="DCTERMS.abstract">samenvoegen van de voormalige winkel op de begane grond en de bovenwoning tot één groter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samenvoegen van de voormalige winkel op de begane grond en de bovenwoning tot één grotere woning, Ooievaarstraat 105 en 105A 1781VM Den Helde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592</meta:user-defined>
    <meta:user-defined meta:name="OVERHEIDop.GmbID/DC.identifier">gmb-2026-357592</meta:user-defined>
    <meta:user-defined meta:name="OVERHEIDop.versieInformatie"/>
  </office:meta>
</office:document-meta>
</file>