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ermijn verlenging omgevingsvergunning, Borkumkade 12 Eemshaven (voorlopi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besloten om de beslistermijn voor de aanvraag voor het gebruiken van de locatie als op-en overslagplaats op de locatie Borkumkade 12 Eemshaven (voorlopig) te verlengen voor een periode van maximaal 6 weken.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kunt u contact opnemen via gemeente@hethogeland.nl of telefoonnummer 088-34588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5752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252</meta:user-defined>
    <meta:user-defined meta:name="DCTERMS.abstract">het gebruiken van de locatie als op-en overslagplaats, Borkumkade 12 Eemshaven (voorlopig) (22 juli 2026)</meta:user-defined>
    <dc:language>nl</dc:language>
    <meta:user-defined meta:name="OVERHEIDop.locatietype/OVERHEIDop.gebiedsmarkering">Vlak</meta:user-defined>
    <meta:user-defined meta:name="DC.title">Besluit termijn verlenging omgevingsvergunning, Borkumkade 12 Eemshaven (voorlopig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522</meta:user-defined>
    <meta:user-defined meta:name="OVERHEIDop.GmbID/DC.identifier">gmb-2026-357522</meta:user-defined>
    <meta:user-defined meta:name="OVERHEIDop.versieInformatie"/>
  </office:meta>
</office:document-meta>
</file>