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Zuider Emmakade 43 2012KN Haarlem, 0392-2025-0186131, verlengen van de termijn van de tijdelijke vergunning 0392-2023-0103628 met een periode van 5 jaar, verzonden 22-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749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9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9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5-0186131</meta:user-defined>
    <meta:user-defined meta:name="DCTERMS.abstract">verlengen van de termijn van de tijdelijke vergunning 0392-2023-0103628 met een periode van 5 jaa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Zuider Emmakade 43 2012KN Haarlem, 0392-2025-0186131, verlengen van de termijn van de tijdelijke vergunning 0392-2023-0103628 met een periode van 5 jaar, verzonden 22-07-2026</meta:user-defined>
    <meta:user-defined meta:name="DCTERMS.W3CDTF/DCTERMS.available">2026-07-24</meta:user-defined>
    <meta:user-defined meta:name="DCTERMS.W3CDTF/OVERHEIDop.jaargang">2026</meta:user-defined>
    <meta:user-defined meta:name="OVERHEIDop.publicationIssue">357490</meta:user-defined>
    <meta:user-defined meta:name="OVERHEIDop.GmbID/DC.identifier">gmb-2026-357490</meta:user-defined>
    <meta:user-defined meta:name="OVERHEIDop.versieInformatie"/>
  </office:meta>
</office:document-meta>
</file>