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plaatsen van een dakkapel, Haarskamp 63, 7261 ZB Ruu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2 juli 2026 een besluit genomen op de aanvraag met zaaknummer Z2026-00001183 voor het plaatsen van een dakkapel op locatie Haarskamp 63, 7261 ZB Ruurlo. De besluitdatum is tevens de verzenddatum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5747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7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7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83</meta:user-defined>
    <meta:user-defined meta:name="DCTERMS.abstract">Betreft:  Besluit op locatie Haarskamp 63, 7261ZB Ruurlo</meta:user-defined>
    <dc:language>nl</dc:language>
    <meta:user-defined meta:name="OVERHEIDop.locatietype/OVERHEIDop.gebiedsmarkering">Vlak</meta:user-defined>
    <meta:user-defined meta:name="DC.title">Toestemming voor plaatsen van een dakkapel, Haarskamp 63, 7261 ZB Ruurlo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474</meta:user-defined>
    <meta:user-defined meta:name="OVERHEIDop.GmbID/DC.identifier">gmb-2026-357474</meta:user-defined>
    <meta:user-defined meta:name="OVERHEIDop.versieInformatie"/>
  </office:meta>
</office:document-meta>
</file>