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Marinus Dammeweg 66, 5928 PW, V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lo bekend dat een melding is ontvangen voor het verwijderen van 3 installaties voor het regelen en meten van aardgas op locatie Marinus Dammeweg 66 , 5928 PW, Venlo . De melding is geregistreerd onder zaaknummer Z2026-00005645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behandelen, regelen en meten van aardgas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5745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5645</meta:user-defined>
    <meta:user-defined meta:name="DCTERMS.abstract">Betreft: Melding op locatie Marinus Dammeweg 66 , 5928PW, Venlo </meta:user-defined>
    <dc:language>nl</dc:language>
    <meta:user-defined meta:name="OVERHEIDop.locatietype/OVERHEIDop.gebiedsmarkering">Vlak</meta:user-defined>
    <meta:user-defined meta:name="DC.title">Kennisgeving ontvangst melding, Marinus Dammeweg 66, 5928 PW, Venlo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58</meta:user-defined>
    <meta:user-defined meta:name="OVERHEIDop.GmbID/DC.identifier">gmb-2026-357458</meta:user-defined>
    <meta:user-defined meta:name="OVERHEIDop.versieInformatie"/>
  </office:meta>
</office:document-meta>
</file>