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Celsiusweg 72 , 5928PR,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vervangen installatie aardgas, Celsiusweg 72 , 5928PR, Venlo op locatie Celsiusweg 72 , 5928PR, Venlo. De melding is geregistreerd onder zaaknummer Z2026-00004774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behandelen, regelen en meten van aardgas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5745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774</meta:user-defined>
    <meta:user-defined meta:name="DCTERMS.abstract">Betreft: Melding op locatie Celsiusweg 72 , 5928PR, Venlo</meta:user-defined>
    <dc:language>nl</dc:language>
    <meta:user-defined meta:name="OVERHEIDop.locatietype/OVERHEIDop.gebiedsmarkering">Vlak</meta:user-defined>
    <meta:user-defined meta:name="DC.title">Kennisgeving ontvangst melding, Celsiusweg 72 , 5928PR, Venlo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453</meta:user-defined>
    <meta:user-defined meta:name="OVERHEIDop.GmbID/DC.identifier">gmb-2026-357453</meta:user-defined>
    <meta:user-defined meta:name="OVERHEIDop.versieInformatie"/>
  </office:meta>
</office:document-meta>
</file>