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realiseren van een PostNL Pakketautomaat (Tytsjerksteradiel) , Swagermanstraat 1, Hurdegary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omgevingsvergunning ontvangen voor het realiseren van een PostNL Pakketautomaat (Tytsjerksteradiel) , Swagermanstraat 1, Hurdegaryp </text:p>
            <text:p text:style-name="common-al">Zaaknummer: TZ2026-001811</text:p>
            <text:p text:style-name="common-al">Zaakadres: Swagermanstraat 1, Hurdegaryp </text:p>
            <text:p text:style-name="common-al">Omschrijving: het realiseren van een PostNL Pakketautomaat (Tytsjerksteradiel) </text:p>
            <text:p text:style-name="common-al">Datum ontvangst: 22-07-2026</text:p>
            <text:p text:style-name="last-al">Belanghebbenden kunnen hier kennis van nemen. Bezwaren kunnen pas op basis 
van een volgende publicatie worden ingediend. De aanvragen zijn digitaal beschikb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5744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4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4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Z2026-001811</meta:user-defined>
    <meta:user-defined meta:name="DCTERMS.abstract">het realiseren van een PostNL Pakketautomaat (Tytsjerksteradiel)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aanvraag omgevingsvergunning, het realiseren van een PostNL Pakketautomaat (Tytsjerksteradiel) , Swagermanstraat 1, Hurdegaryp</meta:user-defined>
    <meta:user-defined meta:name="DCTERMS.W3CDTF/DCTERMS.available">2026-08-12</meta:user-defined>
    <meta:user-defined meta:name="DCTERMS.W3CDTF/OVERHEIDop.jaargang">2026</meta:user-defined>
    <meta:user-defined meta:name="OVERHEIDop.publicationIssue">357449</meta:user-defined>
    <meta:user-defined meta:name="OVERHEIDop.GmbID/DC.identifier">gmb-2026-357449</meta:user-defined>
    <meta:user-defined meta:name="OVERHEIDop.versieInformatie"/>
  </office:meta>
</office:document-meta>
</file>