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Kortenhoevenseweg 8, 4128 CL Lexmond, Kortenhoevenseweg 4 A, 4128 CL Lexmond, Kortenhoevenseweg 6, 4128 CL Lexmond</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22-07-2026</text:p>
            <text:p text:style-name="common-al"/>
            <text:p text:style-name="common-al">een besluit genomen op de aanvraag omgevingsvergunning (regulier) met zaaknummer OVR-2026-009985 op het perceel Kortenhoevenseweg 8, 4128 CL Lexmond, Kortenhoevenseweg 4 A, 4128 CL Lexmond, Kortenhoevenseweg 6, 4128 CL Lexmond. De vergunning is verleend. Het besluit betreft het uitbreiden van verenigingsgebouw en realiseren van twee appartementen.</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5744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4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4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0998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aanvraag omgevingsvergunning (regulier) Kortenhoevenseweg 8, 4128 CL Lexmond, Kortenhoevenseweg 4 A, 4128 CL Lexmond, Kortenhoevenseweg 6, 4128 CL Lexmond</meta:user-defined>
    <meta:user-defined meta:name="DCTERMS.W3CDTF/DCTERMS.available">2026-07-24</meta:user-defined>
    <meta:user-defined meta:name="DCTERMS.W3CDTF/OVERHEIDop.jaargang">2026</meta:user-defined>
    <meta:user-defined meta:name="OVERHEIDop.publicationIssue">357441</meta:user-defined>
    <meta:user-defined meta:name="OVERHEIDop.GmbID/DC.identifier">gmb-2026-357441</meta:user-defined>
    <meta:user-defined meta:name="OVERHEIDop.versieInformatie"/>
  </office:meta>
</office:document-meta>
</file>