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angeDreef59i34477e5e-998b-4cf8-8827-2cc00390748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Lange Dreef 59 te Rijswijk</text:p>
      <text:section text:name="regeling_id1-3-2" text:style-name="regeling">
        <text:section text:name="aanhef_id1-3-2-1" text:style-name="aanhef">
          <text:section text:name="context_id1-3-2-1-1" text:style-name="context">
            <text:p text:style-name="context.al"/>
            <text:p text:style-name="context.al">26.130306</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Conform artikel 24 van het Besluit administratieve bepalingen inzake het wegverkeer is er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Lange Dreef 59, conform de bij dit besluit horende tekening.</text:p>
                <text:p text:style-name="al"/>
              </text:list-item>
            </text:list>
            <text:p text:style-name="common-al">Rijswijk, 22-07-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van 09:00 uur tot 17:00 uur;</text:p>
            </text:list-item>
            <text:list-item text:style-override="id1-3-2-3-7-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18-1" text:style-name="plaatje">
            <text:p text:style-name="illustratie_id1-3-2-3-18-1-1"><draw:frame draw:style-name="illustratie_id1-3-2-3-18-1-1" text:anchor-type="paragraph" svg:width="100mm" svg:height="56mm"><draw:image xlink:href="Pictures/LangeDreef59i34477e5e-998b-4cf8-8827-2cc00390748d.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8-1-1" style:parent-style-name="Standard">
      <style:paragraph-properties style:line-spacing="0mm" style:text-autospace="none" ofo:line-height="0.001cm"/>
    </style:style>
    <style:style style:family="graphic" style:name="illustratie_id1-3-2-3-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574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Lange Dreef 59 te Rijswijk - Rijswij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Lange Dreef 59 te Rijswijk</meta:user-defined>
    <meta:user-defined meta:name="DCTERMS.W3CDTF/DCTERMS.available">2026-07-24</meta:user-defined>
    <meta:user-defined meta:name="DCTERMS.W3CDTF/OVERHEIDop.jaargang">2026</meta:user-defined>
    <meta:user-defined meta:name="OVERHEIDop.publicationIssue">357438</meta:user-defined>
    <meta:user-defined meta:name="OVERHEIDop.GmbID/DC.identifier">gmb-2026-357438</meta:user-defined>
    <meta:user-defined meta:name="OVERHEIDop.versieInformatie"/>
  </office:meta>
</office:document-meta>
</file>