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sstraat 90, 6071PZ Swalmen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22 juli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verbreden inrit</text:p>
            <text:p text:style-name="common-al">Bosstraat 90, 6071PZ Swalmen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374</text:p>
            <text:p text:style-name="common-al"/>
            <text:p text:style-name="common-al">
            <text:span text:style-name="nadrukvet">Datum besluit:</text:span>
          </text:p>
            <text:p text:style-name="common-al">22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741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1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374</meta:user-defined>
    <meta:user-defined meta:name="DCTERMS.abstract">Omschrijving (incl. locatie):  Bosstraat 90, 6071PZ Swalmen: verbreden inri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osstraat 90, 6071PZ Swalmen - Verleende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7417</meta:user-defined>
    <meta:user-defined meta:name="OVERHEIDop.GmbID/DC.identifier">gmb-2026-357417</meta:user-defined>
    <meta:user-defined meta:name="OVERHEIDop.versieInformatie"/>
  </office:meta>
</office:document-meta>
</file>