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d'Aumeriestraat 2, 2586 XN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d'Aumeriestraat 2 door het maken van constructieve doorbraken</text:p>
            <text:p text:style-name="common-al"/>
            <text:p text:style-name="common-al">Ons kenmerk: VTH2026-6450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d'Aumeriestraat 2, 2586 XN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2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5741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1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1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4507</meta:user-defined>
    <meta:user-defined meta:name="DCTERMS.abstract">het veranderen van het pand d'Aumeriestraat 2 door het maken van constructieve doorbraken</meta:user-defined>
    <dc:language>nl</dc:language>
    <meta:user-defined meta:name="OVERHEIDop.locatietype/OVERHEIDop.gebiedsmarkering">Punt</meta:user-defined>
    <meta:user-defined meta:name="DC.title">Omgevingsvergunning - Aangevraagd, d'Aumeriestraat 2, 2586 XN 's-Gravenhage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414</meta:user-defined>
    <meta:user-defined meta:name="OVERHEIDop.GmbID/DC.identifier">gmb-2026-357414</meta:user-defined>
    <meta:user-defined meta:name="OVERHEIDop.versieInformatie"/>
  </office:meta>
</office:document-meta>
</file>