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Rondweg 22 - 24, 8091XB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Rondweg 22 - 24, 8091XB Wezep, voor het uitbreiden van de loods , ontvangen op 22 juli 2026 (zaaknummer R2026-01969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5737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1969</meta:user-defined>
    <meta:user-defined meta:name="DCTERMS.abstract">Betreft: Aanvraag op locatie Rondweg 22 - 24, 8091XB Weze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ontvangst Aanvraag Omgevingsvergunning, Rondweg 22 - 24, 8091XB Wez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7376</meta:user-defined>
    <meta:user-defined meta:name="OVERHEIDop.GmbID/DC.identifier">gmb-2026-357376</meta:user-defined>
    <meta:user-defined meta:name="OVERHEIDop.versieInformatie"/>
  </office:meta>
</office:document-meta>
</file>