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kade 54-3 1078A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uitbouw en dakterras op de vierde verdieping en het omzetten hiervan tot een zelfstandige woning door het wijzigen van de brandcompartimentering op de derde verdieping</text:p>
            <text:p text:style-name="common-al">Zaakadres: Amstelkade 54-3 1078AJ Amsterdam</text:p>
            <text:p text:style-name="common-al">Datum ontvangst: 09-07-2026</text:p>
            <text:p text:style-name="common-al">Zaaknummer: Z2026-030475</text:p>
            <text:p text:style-name="common-al">DSO-nummer: 20260709015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33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3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3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75</meta:user-defined>
    <meta:user-defined meta:name="DCTERMS.abstract">realiseren van een dakuitbouw en dakterras op de vierde verdieping en het omzetten hiervan tot een zelfstandige woning door het wijzigen van de 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kade 54-3 1078AJ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32</meta:user-defined>
    <meta:user-defined meta:name="OVERHEIDop.GmbID/DC.identifier">gmb-2026-357332</meta:user-defined>
    <meta:user-defined meta:name="OVERHEIDop.versieInformatie"/>
  </office:meta>
</office:document-meta>
</file>