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opslaan van ontplofbare stoffen voor civiel gebruik, Edisonlaan 27, 6003DB Weer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Weert bekend dat zij een aanvraag voor een omgevingsvergunning hebben ontvangen voor het opslaan van ontplofbare stoffen voor civiel gebruik op de locatie Edisonlaan 27, 6003DB Weert. De aanvraag voor een omgevingsvergunning is ontvangen op 10 februari 2026 en is geregistreerd onder zaaknummer Z2026-00002053.</text:p>
            <text:p text:style-name="common-al">U kunt deze stukken op afspraak inzien. Voor meer informatie kunt u contact opnemen met de Omgevingsdienst Noord- en Midden-Limburg via 077-4402500 of via administratie@odnml.nl. Vermeld daarbij het zaaknummer Z2026-00002053.</text:p>
            <text:p text:style-name="last-al">Dit is een kennisgeving. U kunt op dit moment geen bezwaar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5730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0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30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ert</meta:user-defined>
    <meta:user-defined meta:name="OVERHEIDop.Rubriek/DC.type">omgevingsvergunning</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2053</meta:user-defined>
    <meta:user-defined meta:name="DCTERMS.abstract">Betreft: Aanvraag op locatie Edisonlaan 27, 6003DB Weert</meta:user-defined>
    <dc:language>nl</dc:language>
    <meta:user-defined meta:name="OVERHEIDop.locatietype/OVERHEIDop.gebiedsmarkering">Vlak</meta:user-defined>
    <meta:user-defined meta:name="DC.title">Aanvraag vergunning voor opslaan van ontplofbare stoffen voor civiel gebruik, Edisonlaan 27, 6003DB Weert</meta:user-defined>
    <meta:user-defined meta:name="DCTERMS.W3CDTF/DCTERMS.available">2026-07-24</meta:user-defined>
    <meta:user-defined meta:name="DCTERMS.W3CDTF/OVERHEIDop.jaargang">2026</meta:user-defined>
    <meta:user-defined meta:name="OVERHEIDop.publicationIssue">357303</meta:user-defined>
    <meta:user-defined meta:name="OVERHEIDop.GmbID/DC.identifier">gmb-2026-357303</meta:user-defined>
    <meta:user-defined meta:name="OVERHEIDop.versieInformatie"/>
  </office:meta>
</office:document-meta>
</file>