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KAPPEN –THV BOSLAAN 8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Thv Boslaan 8 Vught, kappen van een Amerikaanse eik, Z26-310530.</text:p>
            <text:p text:style-name="common-al"/>
            <text:p text:style-name="common-al">De aanvraag is ontvangen op 22 juli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5728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VUGHT BINNENGEKOMEN AANVRAAG OMGEVINGSVERGUNNING KAPPEN –THV BOSLAAN 8 VUGH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7281</meta:user-defined>
    <meta:user-defined meta:name="OVERHEIDop.GmbID/DC.identifier">gmb-2026-357281</meta:user-defined>
    <meta:user-defined meta:name="OVERHEIDop.versieInformatie"/>
  </office:meta>
</office:document-meta>
</file>