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Stationsstraat 149-151 , 5963AA, Hegels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Horst aan de Maas bekend dat een melding is ontvangen voor het verwijderen van aardgasinstallatie op locatie Stationsstraat 149-151 , 5963AA, Hegelsom. De melding is geregistreerd onder zaaknummer Z2026-00004063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behandelen, regelen en meten van aardgas</text:p>
              </text:list-item>
            </text:list>
            <text:p text:style-name="common-al"/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Horst aan de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5726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6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6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orst aan de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4063</meta:user-defined>
    <meta:user-defined meta:name="DCTERMS.abstract">Betreft: Melding op locatie Stationsstraat 149-151 , 5963AA, Hegelsom</meta:user-defined>
    <dc:language>nl</dc:language>
    <meta:user-defined meta:name="OVERHEIDop.locatietype/OVERHEIDop.gebiedsmarkering">Vlak</meta:user-defined>
    <meta:user-defined meta:name="DC.title">Kennisgeving ontvangst melding, Stationsstraat 149-151 , 5963AA, Hegelso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269</meta:user-defined>
    <meta:user-defined meta:name="OVERHEIDop.GmbID/DC.identifier">gmb-2026-357269</meta:user-defined>
    <meta:user-defined meta:name="OVERHEIDop.versieInformatie"/>
  </office:meta>
</office:document-meta>
</file>