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– Tuinbouwweg 1, 5254VJ, Haarsteeg, inpandig verbouwen k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1 juli 2026 een aanvraag voor een omgevingsvergunning ontvangen voor de omgevingsplanactiviteiten:</text:p>
            <text:p text:style-name="common-al"/>
            <text:p text:style-name="common-al">Bouwactiviteit (omgevingsplan)</text:p>
            <text:p text:style-name="common-al">Uitvoeren werk, werkzaamheden</text:p>
            <text:p text:style-name="common-al"/>
            <text:p text:style-name="common-al">Voor het inpandig verbouwen van de kas -plaatsen containers ten behoeve van de restwarmte-installatie- aan de Tuinbouwweg 1 in Haarsteeg. De aanvraag is bij de gemeente bekend onder nummer 2226496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common-al">Heeft u vragen of wilt u reageren neem dan contact op met het cluster Omgevingsvergunningen van de gemeente Heusden. Bel (073) 513 1789. Vermeld daarbij het zaaknummer.</text:p>
            <text:p text:style-name="common-al"/>
            <text:p text:style-name="common-al">HYPERLINK "https://www.google.com/search?safe=active&amp;sca_esv=9d5980b468b581ce&amp;sxsrf=APpeQnsXrfF2HO7U7gl86D9iWAhldwDXvA:1784627232366&amp;q=Sint-Jan+Geboortekerk%E2%9B%AA&amp;ludocid=866747963691525995&amp;lsig=AB86z5VPXM2GOBizTzgDhk9qK-j-&amp;sa=X&amp;ved=2ahUKEwishvfBvuOVAxUa_QIHHcC5H7UQoAJ6BAglEBg"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26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26496 </meta:user-defined>
    <dc:language>nl</dc:language>
    <meta:user-defined meta:name="OVERHEIDop.locatietype/OVERHEIDop.gebiedsmarkering">Adres</meta:user-defined>
    <meta:user-defined meta:name="DC.title">Gemeente Heusden - Omgevingsvergunning aangevraagd – Tuinbouwweg 1, 5254VJ, Haarsteeg, inpandig verbouwen ka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266</meta:user-defined>
    <meta:user-defined meta:name="OVERHEIDop.GmbID/DC.identifier">gmb-2026-357266</meta:user-defined>
    <meta:user-defined meta:name="OVERHEIDop.versieInformatie"/>
  </office:meta>
</office:document-meta>
</file>