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rengracht 344A 1016C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inpandige lift ten behoeve van de woning</text:p>
            <text:p text:style-name="common-al">Zaakadres: Herengracht 344A 1016CG Amsterdam</text:p>
            <text:p text:style-name="common-al">Datum ontvangst: 30-06-2026</text:p>
            <text:p text:style-name="common-al">Zaaknummer: Z2026-028794</text:p>
            <text:p text:style-name="common-al">DSO-nummer: 202606300197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24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4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24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8794</meta:user-defined>
    <meta:user-defined meta:name="DCTERMS.abstract">realiseren van een inpandige lift ten behoeve van de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Herengracht 344A 1016CG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240</meta:user-defined>
    <meta:user-defined meta:name="OVERHEIDop.GmbID/DC.identifier">gmb-2026-357240</meta:user-defined>
    <meta:user-defined meta:name="OVERHEIDop.versieInformatie"/>
  </office:meta>
</office:document-meta>
</file>