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passing op verleende vergunning voor het plaatsen van 1 vaste steiger, Stratumsedijk 59 5611N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6-006824 </text:p>
            <text:p text:style-name="common-al"> Omschrijving: aanpassing op verleende vergunning voor het plaatsen van 1 vaste steig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atumsedijk 59 5611NC Eindhoven</text:p>
              </text:list-item>
            </text:list>
            <text:p text:style-name="common-al"> Soort aanvraag: Vergunning gebruik openbare ruimte (container, steiger, etc.) </text:p>
            <text:p text:style-name="common-al"> Besluit: Buiten behandeling gesteld </text:p>
            <text:p text:style-name="common-al"> Datum verzending: 22-07-2026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723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3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3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824</meta:user-defined>
    <meta:user-defined meta:name="DCTERMS.abstract">aanpassing op verleende vergunning voor het plaatsen van 1 vaste steiger</meta:user-defined>
    <dc:language>nl</dc:language>
    <meta:user-defined meta:name="OVERHEIDop.locatietype/OVERHEIDop.gebiedsmarkering">Vlak</meta:user-defined>
    <meta:user-defined meta:name="DC.title">Besluit op aanvraag: aanpassing op verleende vergunning voor het plaatsen van 1 vaste steiger, Stratumsedijk 59 5611NC Eindhov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234</meta:user-defined>
    <meta:user-defined meta:name="OVERHEIDop.GmbID/DC.identifier">gmb-2026-357234</meta:user-defined>
    <meta:user-defined meta:name="OVERHEIDop.versieInformatie"/>
  </office:meta>
</office:document-meta>
</file>