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bouwen van een mestsilo, Canterlandseweg 67, Gytsj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ytsjerksteradiel heeft een omgevingsvergunning ontvangen voor het bouwen van een mestsilo, Canterlandseweg 67, Gytsjerk</text:p>
            <text:p text:style-name="common-al">Zaaknummer: TZ2026-001810</text:p>
            <text:p text:style-name="common-al">Zaakadres: Canterlandseweg 67, Gytsjerk</text:p>
            <text:p text:style-name="common-al">Omschrijving: het bouwen van een mestsilo</text:p>
            <text:p text:style-name="common-al">Datum ontvangst: 22-07-2026</text:p>
            <text:p text:style-name="last-al">Belanghebbenden kunnen hier kennis van nemen. Bezwaren kunnen pas op basis 
van een volgende publicatie worden ingediend. De aanvragen zijn digitaal beschikb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5721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21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21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Z2026-001810</meta:user-defined>
    <meta:user-defined meta:name="DCTERMS.abstract">het bouwen van een mestsi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ontvangen aanvraag omgevingsvergunning, het bouwen van een mestsilo, Canterlandseweg 67, Gytsjer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57213</meta:user-defined>
    <meta:user-defined meta:name="OVERHEIDop.GmbID/DC.identifier">gmb-2026-357213</meta:user-defined>
    <meta:user-defined meta:name="OVERHEIDop.versieInformatie"/>
  </office:meta>
</office:document-meta>
</file>