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llen Hoffmannplein 1, 6591CP Gennep - </text:span>het plaatsen van een aggregaat t.b.v. de renovatie gemeentehuis (Z2026-00000917, ontvangstdatum 29 jun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5716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16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16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17</meta:user-defined>
    <meta:user-defined meta:name="DCTERMS.abstract">Betreft: aanvraag Omgevingsvergunning - Ellen Hoffmannplein 1, 6591CP Gennep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164</meta:user-defined>
    <meta:user-defined meta:name="OVERHEIDop.GmbID/DC.identifier">gmb-2026-357164</meta:user-defined>
    <meta:user-defined meta:name="OVERHEIDop.versieInformatie"/>
  </office:meta>
</office:document-meta>
</file>