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Noodkap beuk Balkerweg 75 Vinkenbuurt, Balkerweg 75 7739PT Vinkenbuurt, Driehoekweg 23 7737PB Steg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7-2026</text:p>
            <text:p text:style-name="common-al">
            <text:span text:style-name="nadrukvet">Locatie:</text:span> Balkerweg 75 7739PT Vinkenbuurt</text:p>
            <text:p text:style-name="common-al">
            <text:span text:style-name="nadrukvet">Zaakomschrijving:</text:span> Noodkap beuk Balkerweg 75 Vinkenbuurt</text:p>
            <text:p text:style-name="common-al">
            <text:span text:style-name="nadrukvet">Zaaknummer:</text:span> 107070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mm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gemeente@ommen.nl" xlink:type="simple">gemeente@ommen.nl</text:a> of bel naar 14 0529. Wilt u hierbij het zaaknummer 107070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gemeente@ommen.nl" xlink:type="simple">gemeente@ommen.nl</text:a>. Wilt u hierbij het zaaknummer 107070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5714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14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14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70706</meta:user-defined>
    <meta:user-defined meta:name="DCTERMS.abstract">Noodkap beuk Balkerweg 75 Vinkenbuur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Noodkap beuk Balkerweg 75 Vinkenbuurt, Balkerweg 75 7739PT Vinkenbuurt, Driehoekweg 23 7737PB Steger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7147</meta:user-defined>
    <meta:user-defined meta:name="OVERHEIDop.GmbID/DC.identifier">gmb-2026-357147</meta:user-defined>
    <meta:user-defined meta:name="OVERHEIDop.versieInformatie"/>
  </office:meta>
</office:document-meta>
</file>