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Buurtfeest Sara de Bronóvoland, nabij Sara de Bronóvoland 7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Buurtfeest Sara de Bronóvoland</text:p>
            <text:p text:style-name="common-al">Datum activiteit: 4 september 2026</text:p>
            <text:p text:style-name="common-al">Locatie: nabij Sara de Bronóvoland 7 in Heerhugowaard</text:p>
            <text:p text:style-name="common-al">Verzonden op: 22 juli 2026</text:p>
            <text:p text:style-name="common-al">Zaaknummer: 1266006</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71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6006</meta:user-defined>
    <dc:language>nl</dc:language>
    <meta:user-defined meta:name="OVERHEIDop.locatietype/OVERHEIDop.gebiedsmarkering">Vlak</meta:user-defined>
    <meta:user-defined meta:name="DC.title">Kennisgeving besluit op evenementenvergunning Buurtfeest Sara de Bronóvoland, nabij Sara de Bronóvoland 7 in Heerhugowaard</meta:user-defined>
    <meta:user-defined meta:name="DCTERMS.W3CDTF/DCTERMS.available">2026-07-24</meta:user-defined>
    <meta:user-defined meta:name="DCTERMS.W3CDTF/OVERHEIDop.jaargang">2026</meta:user-defined>
    <meta:user-defined meta:name="OVERHEIDop.publicationIssue">357133</meta:user-defined>
    <meta:user-defined meta:name="OVERHEIDop.GmbID/DC.identifier">gmb-2026-357133</meta:user-defined>
    <meta:user-defined meta:name="OVERHEIDop.versieInformatie"/>
  </office:meta>
</office:document-meta>
</file>