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nabij Klarinet 23, 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  Behandelen, regelen en meten van aardgas</text:p>
            <text:p text:style-name="common-al">Locatie:  nabij Klarinet 23, 5231 DL 's-Hertogenbosch</text:p>
            <text:p text:style-name="common-al">DSO-kenmerk:  2026061900959</text:p>
            <text:p text:style-name="common-al">Zaaknummer:  Z/508196</text:p>
            <text:p text:style-name="common-al">Datum ontvangen:  19 juni 2026</text:p>
            <text:p text:style-name="last-al">Tegen deze melding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712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196</meta:user-defined>
    <dc:language>nl</dc:language>
    <meta:user-defined meta:name="OVERHEIDop.locatietype/OVERHEIDop.gebiedsmarkering">Adres</meta:user-defined>
    <meta:user-defined meta:name="DC.title">Gemeente 's-Hertogenbosch - Melding Besluit activiteiten leefomgeving (Bal) – nabij Klarinet 23,  's-Hertogenbosch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123</meta:user-defined>
    <meta:user-defined meta:name="OVERHEIDop.GmbID/DC.identifier">gmb-2026-357123</meta:user-defined>
    <meta:user-defined meta:name="OVERHEIDop.versieInformatie"/>
  </office:meta>
</office:document-meta>
</file>