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Afwegingskader Energie-opwek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anleiding</text:p>
            <text:p text:style-name="al"/>
            <text:p text:style-name="al">Sinds de vaststelling van de gewijzigde Omgevingsverordening Overijssel op 9 oktober 2024 zijn de provinciale beleidskaders voor zonneparken en erfmolens gewijzigd. Hierdoor is het bestaande gemeentelijke afwegingskader niet langer volledig in overeenstemming met de geldende provinciale regelgeving. Om het gemeentelijke beleid hierop aan te passen en initiatiefnemers, inwoners en andere belanghebbenden duidelijkheid te bieden over de beoordeling van nieuwe initiatieven, is het Afwegingskader Energie-opwek 2026 opgesteld. </text:p>
            <text:p text:style-name="al"/>
            <text:p text:style-name="al">Inleiding</text:p>
            <text:p text:style-name="al">De gemeenteraad van de gemeente Wierden heeft in zijn openbare vergadering van 29 juni 2026 het Afwegingskader Energie-opwek 2026 vastgesteld.</text:p>
            <text:p text:style-name="al">Het afwegingskader vormt het gemeentelijke beleidskader voor de beoordeling van initiatieven voor zonneparken en erfmolens binnen de gemeente Wierden. Daarbij wordt aangesloten bij de geldende wet- en regelgeving en de provinciale beleidskaders. Het afwegingskader vervangt het Afwegingskader Grootschalige Duurzame Energieopwekking Wierden uit 2020. </text:p>
            <text:p text:style-name="al"/>
            <text:p text:style-name="al">Uitgangspunten</text:p>
            <text:p text:style-name="al">Met het Afwegingskader Energie-opwek 2026 geeft de gemeente invulling aan een zorgvuldige afweging van initiatieven voor duurzame energieopwekking. Het afwegingskader beschrijft de gemeentelijke uitgangspunten en beoordelingscriteria voor zonneparken en erfmolens en biedt daarmee duidelijkheid aan initiatiefnemers, omwonenden en andere belanghebbenden.</text:p>
            <text:p text:style-name="al">Het afwegingskader bevat onder meer:</text:p>
            <text:p text:style-name="al">• de gemeentelijke uitgangspunten voor zonneparken en erfmolens; </text:p>
            <text:p text:style-name="al">• voorwaarden voor een zorgvuldige ruimtelijke en landschappelijke inpassing; </text:p>
            <text:p text:style-name="al">• uitgangspunten voor participatie en communicatie met de omgeving; </text:p>
            <text:p text:style-name="al">• de procedure voor de beoordeling van initiatieven; </text:p>
            <text:p text:style-name="al">• de wijze waarop initiatieven worden getoetst aan de geldende provinciale en gemeentelijke beleidskaders. </text:p>
            <text:p text:style-name="al"/>
            <text:p text:style-name="al">Het volledige Afwegingskader Energie-opwek 2026 is te raadplegen via:</text:p>
            <text:p text:style-name="al">https://www.wierden.nl/duurzaam-opwekken</text:p>
            <text:p text:style-name="al"/>
            <text:p text:style-name="al"/>
          </text:section>
        </text:section>
        <text:section text:name="regeling-sluiting_id1-3-2-3" text:style-name="regeling-sluiting">
          <text:section text:name="ondertekening_id1-3-2-3-1">
            <text:p><text:span text:style-name="functie">Inwerkingtreding</text:span></text:p>
            <text:p><text:span text:style-name="functie">De gemeenteraad heeft het Afwegingskader Energie-opwek 2026 vastgesteld op maandag 29 juni 2026. Het afwegingskader treedt op die datum in werkin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5705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5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5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Wierden</meta:user-defined>
    <meta:user-defined meta:name="OVERHEID.Informatietype/DC.type">officiële publicatie</meta:user-defined>
    <meta:user-defined meta:name="OVERHEIDop.Rubriek/DC.type">beleidsregel</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N.v.t.</meta:user-defined>
    <meta:user-defined meta:name="DCTERMS.alternative">Vaststelling Afwegingskader Energie-opwek 2026</meta:user-defined>
    <dc:language>nl</dc:language>
    <meta:user-defined meta:name="OVERHEIDop.locatietype/OVERHEIDop.gebiedsmarkering">Gemeente</meta:user-defined>
    <meta:user-defined meta:name="DC.title">Vaststelling Afwegingskader Energie-opwek 2026</meta:user-defined>
    <meta:user-defined meta:name="DCTERMS.W3CDTF/DCTERMS.available">2026-07-24</meta:user-defined>
    <meta:user-defined meta:name="OVERHEIDop.externeBijlage">Afwegingskader energieopwekking energie-opwek 2026|exb-2026-26658</meta:user-defined>
    <meta:user-defined meta:name="DCTERMS.W3CDTF/OVERHEIDop.jaargang">2026</meta:user-defined>
    <meta:user-defined meta:name="OVERHEIDop.publicationIssue">357059</meta:user-defined>
    <meta:user-defined meta:name="OVERHEIDop.betreftRegeling">CVDR765054_1</meta:user-defined>
    <meta:user-defined meta:name="xs:date/OVERHEIDop.startdatum">2026-06-29</meta:user-defined>
    <meta:user-defined meta:name="OVERHEIDop.GmbID/DC.identifier">gmb-2026-357059</meta:user-defined>
    <meta:user-defined meta:name="OVERHEIDop.versieInformatie"/>
  </office:meta>
</office:document-meta>
</file>