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Deventer F 1408, Het Laar 225, 7414BP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07-2026</text:p>
            <text:p text:style-name="common-al">
            <text:span text:style-name="nadrukvet">Locatie:</text:span> Deventer F 1408, Het Laar 225, 7414BP Deventer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687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687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87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5704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4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4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872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Deventer F 1408, Het Laar 225, 7414BP Deventer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048</meta:user-defined>
    <meta:user-defined meta:name="OVERHEIDop.GmbID/DC.identifier">gmb-2026-357048</meta:user-defined>
    <meta:user-defined meta:name="OVERHEIDop.versieInformatie"/>
  </office:meta>
</office:document-meta>
</file>