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Wijmerspad 27, 9919TA Lopper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22 juli 2026 een besluit genomen op de aanvraag met zaaknummer Z2026-00003069 voor het kappen van een boom op de locatie Wijmerspad 27, 9919TA Loppersum.</text:p>
            <text:p text:style-name="common-al">De vergunning is geweiger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697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7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7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3069</meta:user-defined>
    <meta:user-defined meta:name="DCTERMS.abstract">22 juli 2026 geweigerd voor het kappen van een boom op de locatie Wijmerspad 27, 9919TA Loppersum.</meta:user-defined>
    <dc:language>nl</dc:language>
    <meta:user-defined meta:name="OVERHEIDop.locatietype/OVERHEIDop.gebiedsmarkering">Punt</meta:user-defined>
    <meta:user-defined meta:name="DC.title">Kennisgeving besluit op aanvraag omgevingsvergunning Wijmerspad 27, 9919TA Loppersu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6979</meta:user-defined>
    <meta:user-defined meta:name="OVERHEIDop.GmbID/DC.identifier">gmb-2026-356979</meta:user-defined>
    <meta:user-defined meta:name="OVERHEIDop.versieInformatie"/>
  </office:meta>
</office:document-meta>
</file>