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rnhem - volledige melding in het kader van de Omgevingswet, Toepassen van grond of baggerspecie op of in de landbodem 20260714 00597, Achterstraat  X-186048 Y-441928 te Arnhem.Meld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Burgemeester en wethouders maken bekend dat zij de volgende melding in het kader van Omgevingswet hebben ontvangen: </text:p>
            <text:p text:style-name="common-al">Omschrijving: Toepassen van grond of baggerspecie op of in de landbodem 20260714 00597.</text:p>
            <text:p text:style-name="common-al">Het voornemen is om ter plaatse van de locatie Achterstraat  X-186048 Y-441928 te Arnhem grond of baggerspecie toe te passen op of in de landbodem.</text:p>
            <text:p text:style-name="common-al"/>
            <text:p text:style-name="common-al">De publicatie van deze melding heeft uitsluitend een informatief karakter; er kunnen geen bezwaren worden ingediend.</text:p>
            <text:p text:style-name="common-al">Zaakid: N26MA.2122</text:p>
            <text:p text:style-name="common-al">Datum indiening: 14-07-2026</text:p>
            <text:p text:style-name="tussenkopcur">Wilt u meer weten?</text:p>
            <text:p text:style-name="common-al">Bel de Omgevingsdienst Groene Metropool Arnhem (ODGM), telefoonnummer 026 3771600.</text:p>
            <text:p text:style-name="common-al"/>
            <text:p text:style-name="common-al"/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Burgemeester en Wethouders van Arnhem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rnhem</text:p>
            </table:table-cell>
            <table:table-cell office:value-type="string" table:style-name="header.C">
              <text:p text:style-name="headerright"><text:span text:style-name="nr">Nr. 356969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6969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6969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Arn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rnhem</meta:user-defined>
    <meta:user-defined meta:name="OVERHEID.Gemeente/OVERHEID.authority">Arnhe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Punt</meta:user-defined>
    <meta:user-defined meta:name="DC.title">Gemeente Arnhem - volledige melding in het kader van de Omgevingswet, Toepassen van grond of baggerspecie op of in de landbodem 20260714 00597, Achterstraat  X-186048 Y-441928 te Arnhem.Melding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6969</meta:user-defined>
    <meta:user-defined meta:name="OVERHEIDop.GmbID/DC.identifier">gmb-2026-356969</meta:user-defined>
    <meta:user-defined meta:name="OVERHEIDop.versieInformatie"/>
  </office:meta>
</office:document-meta>
</file>