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olledige meldingen in het kader van de Omgevingswet, Opslaan van diesel en vloeistoffen die niet brandbaar zijn in bovengrondse opslagtanks, Wagnerlaan 55 te Arnhem 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volledige melding in het kader van de Omgevingswet, het Besluit activiteiten leefomgeving en het Omgevingsplan hebben ontvangen.</text:p>
            <text:p text:style-name="common-al">De publicatie van deze melding heeft uitsluitend een informatief karakter; er kunnen geen bezwaren worden ingediend.</text:p>
            <text:p text:style-name="common-al">Zaakid: N26MA.2107</text:p>
            <text:p text:style-name="common-al">Omschrijving: Opslaan van diesel en vloeistoffen die niet brandbaar zijn in bovengrondse opslagtanks</text:p>
            <text:p text:style-name="common-al">Adres: Wagnerlaan 55 te Arnhem</text:p>
            <text:p text:style-name="common-al">Datum indiening: 13-07-2026</text:p>
            <text:p text:style-name="common-al">Besluit: Afgehandeld</text:p>
            <text:p text:style-name="common-al">Datum ondertekening: 15-07-2026</text:p>
            <text:p text:style-name="common-al">Datum verzending: 15-07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5695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5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5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Arnhem - volledige meldingen in het kader van de Omgevingswet, Opslaan van diesel en vloeistoffen die niet brandbaar zijn in bovengrondse opslagtanks, Wagnerlaan 55 te Arnhem  Meld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957</meta:user-defined>
    <meta:user-defined meta:name="OVERHEIDop.GmbID/DC.identifier">gmb-2026-356957</meta:user-defined>
    <meta:user-defined meta:name="OVERHEIDop.versieInformatie"/>
  </office:meta>
</office:document-meta>
</file>