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.Nijhoffstraat 184 1382TW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wijderen v/e draagmuur op de tweede verdieping, inclusief het aanbrengen v/e stalen constructie t.b.v. constructieve ondersteuning</text:p>
            <text:p text:style-name="common-al">Besluit: verleend</text:p>
            <text:p text:style-name="common-al">Besluit verzonden op: 22-07-2026</text:p>
            <text:p text:style-name="common-al">Zaakadres: M.Nijhoffstraat 184 1382TW Weesp</text:p>
            <text:p text:style-name="common-al">Zaaknummer: Z2026-017706</text:p>
            <text:p text:style-name="common-al">DSO-nummer: 202604210057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17706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694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4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4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706</meta:user-defined>
    <meta:user-defined meta:name="DCTERMS.abstract">verwijderen v/e draagmuur op de tweede verdieping, inclusief het aanbrengen v/e stalen constructie t.b.v. constructieve ondersteu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.Nijhoffstraat 184 1382TW Weesp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942</meta:user-defined>
    <meta:user-defined meta:name="OVERHEIDop.GmbID/DC.identifier">gmb-2026-356942</meta:user-defined>
    <meta:user-defined meta:name="OVERHEIDop.versieInformatie"/>
  </office:meta>
</office:document-meta>
</file>