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56029027ib2cb303e-db5d-4f6d-a517-f8657b24174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6-1-1">
      <style:table-column-properties style:rel-column-width="23*"/>
    </style:style>
    <style:style style:family="table-column" style:parent-style-name="colspec" style:name="id1-3-2-2-1-16-1-2">
      <style:table-column-properties style:rel-column-width="23*"/>
    </style:style>
    <style:style style:family="table-column" style:parent-style-name="colspec" style:name="id1-3-2-2-1-16-1-3">
      <style:table-column-properties style:rel-column-width="23*"/>
    </style:style>
    <style:style style:family="table-column" style:parent-style-name="colspec" style:name="id1-3-2-2-1-16-1-4">
      <style:table-column-properties style:rel-column-width="23*"/>
    </style:style>
  </office:automatic-styles>
  <office:body>
    <office:text>
      <text:p text:style-name="new_page_staatscourant"/>
      <text:p text:style-name="single-kop-titel">Aankondiging voorgenomen verkoop door gemeente Veere van een perceel grond in de gemeente Veere ten behoeve van het plaatsen van een trafostatio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Veere heeft het voornemen om een perceel grond, gelegen nabij:</text:p>
            <text:p text:style-name="al">- Van Voorthuijsenstraat/Duinstraat, Domburg, kadastraal bekend gemeente Domburg, sectie F, nummer 2971 gedeeltelijk, groot ongeveer 27 m²;</text:p>
            <text:p text:style-name="al">welk perceel schetsmatig is weergegeven op de bijgevoegde tekening,</text:p>
            <text:p text:style-name="al">aan welk perceel door het kadaster voorlopige kadastrale grenzen en oppervlakten zullen worden toegekend, te verkopen en te leveren aan de beoogd koper ten behoeve van het plaatsen van een trafostation. </text:p>
            <text:p text:style-name="al"/>
            <text:p text:style-name="al">De gemeente verkoopt onroerende zaken op basis van een openbare, transparante procedure en tegen marktconforme prijzen. De gemeente kan afzien van deze openbare en transparante procedure als bij voorbaat vaststaat, of redelijkerwijs mag worden aangenomen, dat op grond van objectieve, toetsbare en redelijke criteria slechts één serieuze gegadigde in aanmerking komt voor de voorgenomen verkoop. Bij de voorgenomen verkoop van bovengenoemd perceel grond ziet de gemeente Veere de beoogd koper als enige serieuze gegadigde, en wel op basis van de volgende criteria: </text:p>
            <text:p text:style-name="al">- Het is noodzakelijk voor de energievoorziening dat de gemeente grond uitgeeft aan de beoogd koper voor de plaatsing van een trafostation; </text:p>
            <text:p text:style-name="al">- De beoogd koper mag en kan in dit gebied als enige partij het netwerk aanleggen;</text:p>
            <text:p text:style-name="al">- De beoogde verkoop van het perceel grond is getoetst aan het geldende gemeentelijk beleid en voldoet aan de criteria die daarin zijn opgenomen. </text:p>
            <text:p text:style-name="al"/>
            <text:p text:style-name="al">Als u van mening bent dat u ook voldoet aan deze criteria en daarom in aanmerking komt voor koop van de percelen grond, moet u uiterlijk binnen twintig (20) kalenderdagen na de datum van deze aankondiging bij de bevoegde rechter een kort geding aanhangig te maken tegen de gemeente Veere met betrekking tot deze voorgenomen verkoop. Het kort geding is tijdig aanhangig gemaakt als de dagvaarding voor het kort geding rechtsgeldig is betekend aan de gemeente Veere binnen de genoemde termijn van twintig dagen. Deze termijn is een vervaltermijn. Als het kort geding niet tijdig aanhangig is gemaakt, vervalt het recht om tegen de voorgenomen verkoop in een gerechtelijke procedure op te komen of daarop enige vordering tot schadevergoeding of welke andere aanspraak ook te baseren. </text:p>
            <text:p text:style-name="al">Deze zaak wordt behandeld door de medewerkers van het cluster Grondzaken, bereikbaar per e-mail op <text:a xlink:href="mailto:grondzaken@veere.nl" xlink:type="simple">grondzaken@veere.nl</text:a> of telefonisch via het algemene telefoonnummer 0118-555444.</text:p>
            <text:p text:style-name="al"/>
            <text:section text:name="table_id1-3-2-2-1-16" text:style-name="table">
              <text:p text:style-name="table_top"/>
              <table:table table:style-name="tgroup">
                <table:table-column table:style-name="id1-3-2-2-1-16-1-1"/>
                <table:table-column table:style-name="id1-3-2-2-1-16-1-2"/>
                <table:table-column table:style-name="id1-3-2-2-1-16-1-3"/>
                <table:table-column table:style-name="id1-3-2-2-1-16-1-4"/>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Kadastrale gegevens:</text:span>
                    </text:p>
                  </table:table-cell>
                  <table:table-cell table:style-name="entry" table:number-rows-spanned="1" table:number-columns-spanned="1">
                    <text:p text:style-name="table_al">
                      <text:span text:style-name="nadrukvet">Oppervlakte:</text:span>
                    </text:p>
                  </table:table-cell>
                  <table:table-cell table:style-name="entry" table:number-rows-spanned="1" table:number-columns-spanned="1">
                    <text:p text:style-name="table_al">
                      <text:span text:style-name="nadrukvet">Datum publicatie:</text:span>
                    </text:p>
                  </table:table-cell>
                </table:table-row>
                <table:table-row table:style-name="row">
                  <table:table-cell table:style-name="entry" table:number-rows-spanned="1" table:number-columns-spanned="1">
                    <text:p text:style-name="table_al">Van Voorthuijsen-straat/Duinstraat,  Domburg</text:p>
                  </table:table-cell>
                  <table:table-cell table:style-name="entry" table:number-rows-spanned="1" table:number-columns-spanned="1">
                    <text:p text:style-name="table_al">Domburg, sectie F, nummer 2971 (gedeeltelijk)</text:p>
                  </table:table-cell>
                  <table:table-cell table:style-name="entry" table:number-rows-spanned="1" table:number-columns-spanned="1">
                    <text:p text:style-name="table_al">27 m²</text:p>
                  </table:table-cell>
                  <table:table-cell table:style-name="entry" table:number-rows-spanned="1" table:number-columns-spanned="1">
                    <text:p text:style-name="table_al">24 juli 2026</text:p>
                  </table:table-cell>
                </table:table-row>
              </table:table>
              <text:p text:style-name="table_bottom"/>
            </text:section>
            <text:p text:style-name="al"/>
            <text:p text:style-name="al">
            <draw:frame><draw:text-box><text:section text:name="plaatje_id1-3-2-2-1-18-1" text:style-name="plaatje">
              <text:p text:style-name="illustratie_id1-3-2-2-1-18-1-1"><draw:frame draw:style-name="illustratie_id1-3-2-2-1-18-1-1" text:anchor-type="paragraph" svg:width="153mm" svg:height="215.64339622641506mm"><draw:image xlink:href="Pictures/Afbeelding1456029027ib2cb303e-db5d-4f6d-a517-f8657b241740.png" xlink:type="simple"/></draw:frame></text:p>
            </text:section></draw:text-box></draw:frame>
          </text:p>
          </text:section>
        </text:section>
        <text:section text:name="regeling-sluiting_id1-3-2-3" text:style-name="regeling-sluiting">
          <text:section text:name="ondertekening_id1-3-2-3-1">
            <text:p><text:span text:style-name="functie">Burgemeester en wethouders van de Gemeente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5693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93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93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ere</meta:user-defined>
    <meta:user-defined meta:name="OVERHEID.Informatietype/DC.type">officiële publicatie</meta:user-defined>
    <meta:user-defined meta:name="OVERHEIDop.Rubriek/DC.type">overige overheidsinformatie</meta:user-defined>
    <meta:user-defined meta:name="OVERHEID.Gemeente/OVERHEID.authority">Veere</meta:user-defined>
    <meta:user-defined meta:name="OVERHEID.Gemeente/DCTERMS.publisher">Veere</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Aankondiging voorgenomen verkoop door gemeente Veere van een perceel grond in de gemeente Veere ten behoeve van het plaatsen van een trafostation</meta:user-defined>
    <meta:user-defined meta:name="DCTERMS.W3CDTF/DCTERMS.available">2026-07-24</meta:user-defined>
    <meta:user-defined meta:name="DCTERMS.W3CDTF/OVERHEIDop.jaargang">2026</meta:user-defined>
    <meta:user-defined meta:name="OVERHEIDop.publicationIssue">356936</meta:user-defined>
    <meta:user-defined meta:name="OVERHEIDop.GmbID/DC.identifier">gmb-2026-356936</meta:user-defined>
    <meta:user-defined meta:name="OVERHEIDop.versieInformatie"/>
  </office:meta>
</office:document-meta>
</file>