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loterij ter ondersteuning van jeugdafdeling VV Bladella verkoop loten 7 t/m 28 november 2026 en loterij 15 januari 2027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2-07-2026 een vergunning APV-Bijzondere wet verleend. De gemeente geeft hiermee toestemming voor een loterij ter ondersteuning van jeugdafdeling VV Bladella verkoop loten 7 t/m 28 november 2026 en loterij 15 januari 2027 te Bladel. Het kenmerk van de gemeente voor deze zaak is ZBLA2026-00123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5692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2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2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32</meta:user-defined>
    <meta:user-defined meta:name="DCTERMS.abstract">loterij ter ondersteuning van jeugdafdeling VV Bladella verkoop loten 7 t/m 28 november 2026 en loterij 15 januari 2027 te Bladel</meta:user-defined>
    <dc:language>nl</dc:language>
    <meta:user-defined meta:name="OVERHEIDop.locatietype/OVERHEIDop.gebiedsmarkering">Punt</meta:user-defined>
    <meta:user-defined meta:name="DC.title">Vergunning voor een loterij ter ondersteuning van jeugdafdeling VV Bladella verkoop loten 7 t/m 28 november 2026 en loterij 15 januari 2027 te Bladel</meta:user-defined>
    <meta:user-defined meta:name="DCTERMS.W3CDTF/DCTERMS.available">2026-07-24</meta:user-defined>
    <meta:user-defined meta:name="DCTERMS.W3CDTF/OVERHEIDop.jaargang">2026</meta:user-defined>
    <meta:user-defined meta:name="OVERHEIDop.publicationIssue">356928</meta:user-defined>
    <meta:user-defined meta:name="OVERHEIDop.GmbID/DC.identifier">gmb-2026-356928</meta:user-defined>
    <meta:user-defined meta:name="OVERHEIDop.versieInformatie"/>
  </office:meta>
</office:document-meta>
</file>