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de voorzijde op de locatie de Noord 2, 1261ML te Blaricum, ingekomen 17 juli 2026 (zaaknummer OMG 2026-035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plaatsen van een dakkapel aan de voorzijde op de locatie de Noord 2, 1261ML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5689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plaatsen van een dakkapel aan de voorzijde op de locatie de Noord 2, 1261ML te Blaricum, ingekomen 17 juli 2026 (zaaknummer OMG 2026-0357)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99</meta:user-defined>
    <meta:user-defined meta:name="OVERHEIDop.GmbID/DC.identifier">gmb-2026-356899</meta:user-defined>
    <meta:user-defined meta:name="OVERHEIDop.versieInformatie"/>
  </office:meta>
</office:document-meta>
</file>