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van het hoofdgebouw, het realiseren van een aanbouw en verwijderen bijgebouw op de locatie Eemnesserweg 29, 1261HH te Blaricum (zaaknummer OMG 2026-0085)</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omgevingsvergunning verleend. Dit besluit is verzonden op 21 juli 2026. De gemeente geeft hiermee toestemming voor het renoveren van het hoofdgebouw, het realiseren van een aanbouw en verwijderen bijgebouw op de locatie Eemnesserweg 29, 1261HH te Blaricum. </text:p>
            <text:p text:style-name="common-al">Dit besluit gaat over het vergunnen van een activiteit die niet past binnen het nu geldende Omgevingsplan. Er kan alleen medewerking worden verleend, als van het Omgevingsplan wordt afgeweken. Daarom wordt voor deze activiteit een zogenaamde BOPA-vergunning (buitenplanse omgevingsplanactiviteit) verleend. De gemeente zal deze BOPA op een later tijdstip nog moeten verwerken in het Omgevingsplan. Zie voor meer details hierover artikel 16.64a lid 2 van de Omgevingswe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5689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MG 2026-0085</meta:user-defined>
    <dc:language>nl</dc:language>
    <meta:user-defined meta:name="DC.title">Toestemming voor het renoveren van het hoofdgebouw, het realiseren van een aanbouw en verwijderen bijgebouw op de locatie Eemnesserweg 29, 1261HH te Blaricum (zaaknummer OMG 2026-0085)</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50</meta:user-defined>
    <meta:user-defined meta:name="OVERHEIDop.publicationIssue">356891</meta:user-defined>
    <meta:user-defined meta:name="OVERHEIDop.GmbID/DC.identifier">gmb-2026-356891</meta:user-defined>
    <meta:user-defined meta:name="OVERHEIDop.versieInformatie"/>
  </office:meta>
</office:document-meta>
</file>