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(en), Rijksstraatweg 819 te Wassen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assenaar kennis van de ontvangst op 17 juli 2026 van een melding zoals bedoeld in hoofdstuk 4 van het Besluit activiteiten leefomgeving (Bal). De melding betreft het toepassen van 300 m³ grond t.b.v. het herstel van een gazon. De locatie betreft <text:span text:style-name="nadrukvet">Rijksstraatweg 819, 2245 CG te Wassenaar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7402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35688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8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8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assenaar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toepassen van 300 m³ grond t.b.v. het herstel van een gazon. </meta:user-defined>
    <dc:language>nl</dc:language>
    <meta:user-defined meta:name="OVERHEIDop.locatietype/OVERHEIDop.gebiedsmarkering">Adres</meta:user-defined>
    <meta:user-defined meta:name="DC.title">Melding milieubelastende activiteit(en), Rijksstraatweg 819 te Wassenaar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886</meta:user-defined>
    <meta:user-defined meta:name="OVERHEIDop.GmbID/DC.identifier">gmb-2026-356886</meta:user-defined>
    <meta:user-defined meta:name="OVERHEIDop.versieInformatie"/>
  </office:meta>
</office:document-meta>
</file>