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Burgemeester Koetjestraat 2-4 7681ZP Vroomshoop, honden en lentefair braderie op 17-04-2027 van 10.00 t/m 15.00 uur, ontvangen op 21-07-2026, zaaknummer TR-Z2026-0016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Burgemeester Koetjestraat 2-4 7681ZP Vroomshoop, </text:p>
            <text:p text:style-name="common-al">
            <text:span text:style-name="nadrukvet">Wat:</text:span> honden en lentefair braderie </text:p>
            <text:p text:style-name="common-al">
            <text:span text:style-name="nadrukvet">Wanneer:</text:span> op 17-04-2027 van 10.00 tot en met 15.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68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614</meta:user-defined>
    <meta:user-defined meta:name="DCTERMS.abstract">honden en lentefair braderie op 17-04-2027 van 10.00 t/m 15.00 uur</meta:user-defined>
    <dc:language>nl</dc:language>
    <meta:user-defined meta:name="OVERHEIDop.locatietype/OVERHEIDop.gebiedsmarkering">Punt</meta:user-defined>
    <meta:user-defined meta:name="DC.title">Gemeente Twenterand - Ingekomen aanvraag Burgemeester Koetjestraat 2-4 7681ZP Vroomshoop, honden en lentefair braderie op 17-04-2027 van 10.00 t/m 15.00 uur, ontvangen op 21-07-2026, zaaknummer TR-Z2026-00161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6881</meta:user-defined>
    <meta:user-defined meta:name="OVERHEIDop.GmbID/DC.identifier">gmb-2026-356881</meta:user-defined>
    <meta:user-defined meta:name="OVERHEIDop.versieInformatie"/>
  </office:meta>
</office:document-meta>
</file>