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240605_BE_603_1.0_Bestaandesituatie_Opnemenbordenif151e213-48fc-4b87-abb2-f7fbb9e59673.png" manifest:media-type="image/png"/>
  <manifest:file-entry manifest:full-path="Pictures/P240605_BE_613_1.0_Aanleg_Bebordingsplannieuwesituatiei8c21c1ee-2e15-475a-8bc6-2bc3cdc5b4d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2">
      <text:list-level-style-bullet style:num-suffix="" text:bullet-char="​" text:level="1">
        <style:list-level-properties text:min-label-width="10mm"/>
      </text:list-level-style-bullet>
    </text:list-style>
    <text:list-style style:name="id1-3-2-2-1-1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Schagen- Verkeersbesluit bebordingsplan Zuiderweg,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Overwegende dat:</text:span>
          </text:p>
            <text:p text:style-name="common-al">Op dit moment is op de middenberm van de Zuiderweg onvoldoende opstelruimte aanwezig voor gemotoriseerd verkeer dat de Piet Ottstraat wil in- of uitrijden. Hierdoor komt een wachtend voertuig regelmatig gedeeltelijk op de rijbaan van de Zuiderweg te staan, waardoor het doorgaande verkeer wordt gehinderd. Dit leidt tot een verminderde verkeersdoorstroming, onnodige opstoppingen en een verkeersonveilige situatie.</text:p>
            <text:p text:style-name="common-al">Met de voorgenomen herinrichting wordt de opstelruimte op de middenberm vergroot, waardoor wachtende voertuigen volledig buiten de doorgaande rijbaan kunnen opstellen. Hierdoor worden de verkeersveiligheid en de doorstroming op de Zuiderweg verbeterd.</text:p>
            <text:p text:style-name="common-al">Als onderdeel van de herinrichting wordt de middenberm aangepast door het aanbrengen van een verhoogde opsluitband met een groene inrichting (gras) in het tussenliggende middenbermgedeelte. Deze inrichting zorgt voor een duidelijke fysieke geleiding van het verkeer, voorkomt ongewenst gebruik van de middenberm en draagt bij aan een overzichtelijke en herkenbare inrichting van de kruising. De maatregel sluit aan bij de verkeerskundige functie van de weg en verbetert zowel de verkeersveiligheid als de ruimtelijke kwaliteit van de openbare ruimte.</text:p>
            <text:p text:style-name="common-al">Om deze maatregelen juridisch mogelijk te maken, wordt dit verkeersbesluit genomen.</text:p>
            <text:p text:style-name="tussenkopcur">
            <text:span text:style-name="nadrukvet">Overwegende ten aanzien van het besluit </text:span>
          </text:p>
            <text:p text:style-name="common-al">Op grond van artikel 15 van de Wegenverkeerswet 1994 dient er in de volgende gevallen een verkeersbesluit te worden genomen:</text:p>
            <text:list text:style-name="id1-3-2-2-1-8">
              <text:list-item text:style-override="id1-3-2-2-1-8-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8-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text:p>
            <text:p text:style-name="common-al">Overwegende dat het verkeersbesluit wordt genomen vanuit het oogpunt van het verzekeren van de veiligheid op de weg en het beschermen van weggebruikers en passagiers; </text:p>
            <text:p text:style-name="common-al">Overwegende dat het voorgestelde gebied binnen de bebouwde kom van de gemeente Schagen is gelegen en daarom ook bij de gemeente Schagen in beheer is.</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22 juli 2026 tijdens een verkeersoverleg vanuit verkeersoptiek positief geadviseerd over de maatregel. </text:p>
            <text:p text:style-name="tussenkopcur">
            <text:span text:style-name="nadrukvet">Besluit</text:span>
          </text:p>
            <text:p text:style-name="common-al">Het bebordingsplan voor de Zuiderweg te Schagen wordt uitdrukking gegeven door;</text:p>
            <text:list text:style-name="id1-3-2-2-1-16">
              <text:list-item text:style-override="id1-3-2-2-1-16-1">
                <text:number>a.</text:number>
                <text:p text:style-name="al">
                <text:span text:style-name="nadrukvet">Verwijderen</text:span>
              </text:p>
              </text:list-item>
              <text:list-item text:style-override="id1-3-2-2-1-16-2">
                <text:number/>
                <text:p text:style-name="al">Het verwijderen van de verkeersborden, tekening nummer P240605_BE_603_1.0 bestaande situatie, D02ro_BB22 (gebod voor alle bestuurders het bord voorbij te gaan aan de zijde die de pijl aangeeft), BW101r_SP04; </text:p>
              </text:list-item>
            </text:list>
            <text:list text:style-name="id1-3-2-2-1-17">
              <text:list-item text:style-override="id1-3-2-2-1-17-1">
                <text:number>b.</text:number>
                <text:p text:style-name="al">
                <text:span text:style-name="nadrukvet">Plaatsen</text:span>
              </text:p>
              </text:list-item>
              <text:list-item text:style-override="id1-3-2-2-1-17-2">
                <text:number/>
                <text:p text:style-name="al">Het plaatsen van de verkeersborden, tekening nummer P240605_BE_613_1.0 aanleg bebordingsplan, B6 (verleen voorrang aan bestuurders op de kruisende weg) met haaientanden markering, D2 en D02ro_BB22 (gebod voor alle bestuurders het bord voorbij te gaan aan de zijde die de pijl aangeeft) </text:p>
              </text:list-item>
            </text:list>
            <text:p text:style-name="tussenkopcur">
            <text:span text:style-name="nadrukvet">Situatie Bestaand P240605_BE_603_1.0 </text:span>
          </text:p>
            <text:p text:style-name="common-al">
            <draw:frame><draw:text-box><text:section text:name="plaatje_id1-3-2-2-1-19-1" text:style-name="plaatje">
              <text:p text:style-name="illustratie_id1-3-2-2-1-19-1-1"><draw:frame draw:style-name="illustratie_id1-3-2-2-1-19-1-1" text:anchor-type="paragraph" svg:width="153mm" svg:height="108.25471698113206mm"><draw:image xlink:href="Pictures/P240605_BE_603_1.0_Bestaandesituatie_Opnemenbordenif151e213-48fc-4b87-abb2-f7fbb9e59673.png" xlink:type="simple"/></draw:frame></text:p>
            </text:section></draw:text-box></draw:frame>
          </text:p>
            <text:p text:style-name="tussenkopcur">
            <text:span text:style-name="nadrukvet">Situatie Nieuw P240605_BE_613_1.0</text:span>
          </text:p>
            <text:p text:style-name="common-al">
            <draw:frame><draw:text-box><text:section text:name="plaatje_id1-3-2-2-1-21-1" text:style-name="plaatje">
              <text:p text:style-name="illustratie_id1-3-2-2-1-21-1-1"><draw:frame draw:style-name="illustratie_id1-3-2-2-1-21-1-1" text:anchor-type="paragraph" svg:width="153mm" svg:height="108.25471698113206mm"><draw:image xlink:href="Pictures/P240605_BE_613_1.0_Aanleg_Bebordingsplannieuwesituatiei8c21c1ee-2e15-475a-8bc6-2bc3cdc5b4d5.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Het bezwaarschrift moet gericht worden aan het college van burgemeester en wethouders van de gemeente Schagen, Postbus 8, 1740 AA, Schagen.</text:p>
            <text:p text:style-name="common-al">Het indienen van een bezwaarschrift schorst niet de werking van het besluit waartegen het gericht is. Op grond van artikel 8:81 van de Algemene wet bestuursrecht kan aan de voorzieningenrechter van de Rechtbank Haarlem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Beleidsmedewerker Verkeer, Vervoer en Wegen </text:span></text:p>
            <text:p><text:span text:style-name="functie">afdeling Openbare Ruimte Beleid en Beheer</text:span></text:p>
            <text:p><text:span text:style-name="functie">Datum 22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5684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bebordingsplan -  Zuiderweg, Scha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B6</meta:user-defined>
    <meta:user-defined meta:name="OVERHEIDop.verkeersbordcode">D2</meta:user-defined>
    <meta:user-defined meta:name="OVERHEIDop.verkeersbordcode">WM9</meta:user-defined>
    <dc:language>nl</dc:language>
    <meta:user-defined meta:name="OVERHEIDop.locatietype/OVERHEIDop.gebiedsmarkering">Punt</meta:user-defined>
    <meta:user-defined meta:name="DC.title">Gemeente Schagen- Verkeersbesluit bebordingsplan Zuiderweg, Schagen.</meta:user-defined>
    <meta:user-defined meta:name="DCTERMS.W3CDTF/DCTERMS.available">2026-07-24</meta:user-defined>
    <meta:user-defined meta:name="DCTERMS.W3CDTF/OVERHEIDop.jaargang">2026</meta:user-defined>
    <meta:user-defined meta:name="OVERHEIDop.publicationIssue">356846</meta:user-defined>
    <meta:user-defined meta:name="OVERHEIDop.GmbID/DC.identifier">gmb-2026-356846</meta:user-defined>
    <meta:user-defined meta:name="OVERHEIDop.versieInformatie"/>
  </office:meta>
</office:document-meta>
</file>